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2pt" fo:font-weight="bold" officeooo:rsid="001ff4fa" officeooo:paragraph-rsid="001ff4fa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2pt" fo:font-weight="bold" officeooo:rsid="001ff4fa" officeooo:paragraph-rsid="001ff4fa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left" style:justify-single-word="false"/>
      <style:text-properties fo:font-size="12pt" fo:font-weight="normal" officeooo:rsid="001ff4fa" officeooo:paragraph-rsid="001ff4fa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top="0cm" fo:margin-bottom="0cm" style:contextual-spacing="false" fo:line-height="115%" fo:text-align="justify" style:justify-single-word="false" loext:word-spacing-minimum="75%" loext:word-spacing-maximum="133%"/>
      <style:text-properties officeooo:paragraph-rsid="001ff4fa"/>
    </style:style>
    <style:style style:name="P5" style:family="paragraph" style:parent-style-name="Standard">
      <style:paragraph-properties fo:line-height="115%" fo:text-align="left" style:justify-single-word="false"/>
      <style:text-properties fo:font-size="12pt" fo:font-weight="normal" officeooo:rsid="001ff4fa" officeooo:paragraph-rsid="001ff4fa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justify" style:justify-single-word="false"/>
      <style:text-properties fo:font-size="12pt" fo:font-weight="normal" officeooo:paragraph-rsid="001ff4fa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fo:font-size="12pt" fo:font-weight="bold" officeooo:paragraph-rsid="001ff4fa" style:font-size-asian="12pt" style:font-weight-asian="bold" style:font-size-complex="12pt" style:font-weight-complex="bold"/>
    </style:style>
    <style:style style:name="P9" style:family="paragraph" style:parent-style-name="Standard">
      <style:paragraph-properties fo:text-align="justify" style:justify-single-word="false"/>
      <style:text-properties officeooo:paragraph-rsid="001ff4fa"/>
    </style:style>
    <style:style style:name="P10" style:family="paragraph" style:parent-style-name="Standard">
      <style:paragraph-properties fo:margin-top="0.101cm" fo:margin-bottom="0.101cm" style:contextual-spacing="false" fo:text-align="justify" style:justify-single-word="false"/>
      <style:text-properties fo:font-size="12pt" fo:font-weight="normal" officeooo:paragraph-rsid="001db1a6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lef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fo:font-size="12pt" fo:font-weight="bold" officeooo:paragraph-rsid="001c2123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size="12pt" fo:font-weight="normal" officeooo:rsid="001c2123" officeooo:paragraph-rsid="001db1a6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size="12pt" fo:font-weight="bold" officeooo:rsid="001c2123" officeooo:paragraph-rsid="001c2123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justify" style:justify-single-word="false"/>
      <style:text-properties fo:font-size="12pt" fo:font-weight="normal" officeooo:rsid="001c2123" officeooo:paragraph-rsid="001c2123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left" style:justify-single-word="false"/>
      <style:text-properties fo:font-size="12pt" fo:font-weight="normal" officeooo:rsid="001c2123" officeooo:paragraph-rsid="001c2123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left" style:justify-single-word="false"/>
      <style:text-properties fo:font-size="12pt" fo:font-weight="normal" officeooo:paragraph-rsid="001c2123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text-align="justify" style:justify-single-word="false"/>
      <style:text-properties fo:font-size="12pt" fo:font-weight="normal" officeooo:paragraph-rsid="001c2123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justify" style:justify-single-word="false"/>
      <style:text-properties fo:font-size="12pt" fo:font-weight="normal" officeooo:paragraph-rsid="001db1a6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left" style:justify-single-word="false"/>
      <style:text-properties fo:font-size="12pt" fo:font-weight="bold" officeooo:paragraph-rsid="001c2123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justify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fo:font-size="12pt" fo:font-weight="bold" officeooo:rsid="001c2123" officeooo:paragraph-rsid="001db1a6" style:font-size-asian="12pt" style:font-weight-asian="bold" style:font-size-complex="12pt" style:font-weight-complex="bold"/>
    </style:style>
    <style:style style:name="P23" style:family="paragraph" style:parent-style-name="Standard" style:list-style-name="L1">
      <style:paragraph-properties fo:text-align="lef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fo:text-align="left" style:justify-single-word="false"/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P25" style:family="paragraph" style:parent-style-name="Standard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26" style:family="paragraph" style:parent-style-name="Standard" style:list-style-name="L2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27" style:family="paragraph" style:parent-style-name="Standard" style:list-style-name="L3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28" style:family="paragraph" style:parent-style-name="Standard" style:list-style-name="L4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29" style:family="paragraph" style:parent-style-name="Standard" style:list-style-name="L5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30" style:family="paragraph" style:parent-style-name="Standard" style:list-style-name="L6">
      <style:paragraph-properties fo:text-align="left" style:justify-single-word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31" style:family="paragraph" style:parent-style-name="Standard">
      <style:paragraph-properties fo:text-align="left" style:justify-single-word="false"/>
      <style:text-properties fo:font-size="12pt" style:text-underline-style="none" fo:font-weight="normal" officeooo:paragraph-rsid="001db1a6" style:font-size-asian="12pt" style:font-weight-asian="normal" style:font-size-complex="12pt" style:font-weight-complex="normal"/>
    </style:style>
    <style:style style:name="P32" style:family="paragraph" style:parent-style-name="Standard">
      <style:paragraph-properties fo:text-align="left" style:justify-single-word="false"/>
      <style:text-properties fo:font-size="12pt" fo:font-weight="normal" officeooo:paragraph-rsid="001db1a6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family="'Times New Roman'" style:font-family-generic="roman" fo:font-size="12pt" style:font-size-asian="12pt" style:font-family-complex="'Times New Roman'" style:font-family-generic-complex="system" style:font-pitch-complex="variable" style:font-size-complex="12pt"/>
    </style:style>
    <style:style style:name="T3" style:family="text">
      <style:text-properties fo:font-family="'Times New Roman'" style:font-family-generic="roman" style:font-family-complex="'Times New Roman'" style:font-family-generic-complex="system" style:font-pitch-complex="variable"/>
    </style:style>
    <style:style style:name="T4" style:family="text">
      <style:text-properties officeooo:rsid="001cc488"/>
    </style:style>
    <style:style style:name="T5" style:family="text">
      <style:text-properties officeooo:rsid="001ff4fa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1ff4fa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1cc488" style:font-size-asian="12pt" style:font-weight-asian="normal" style:font-size-complex="12pt" style:font-weight-complex="normal"/>
    </style:style>
    <style:style style:name="T9" style:family="text">
      <style:text-properties officeooo:rsid="001c2123"/>
    </style:style>
    <style:style style:name="T10" style:family="text">
      <style:text-properties fo:font-weight="bold" officeooo:rsid="001c2123" style:font-weight-asian="bold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officeooo:rsid="0021a336"/>
    </style:style>
    <text:list-style style:name="L1">
      <text:list-level-style-number text:level="1" text:style-name="Numbering_20_Symbols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ápisnica zo zasadnutia pedagogickej rady konanej dňa 22.06.2026</text:p>
      <text:p text:style-name="P2"/>
      <text:p text:style-name="P2"/>
      <text:p text:style-name="P2"/>
      <text:p text:style-name="P2">Prítomné: <text:span text:style-name="T1"><text:tab/>Uvedené v prezenčnej listine zo dňa 22.06.2026</text:span></text:p>
      <text:p text:style-name="P3"/>
      <text:p text:style-name="P2">Program: </text:p>
      <text:p text:style-name="P2"/>
      <text:p text:style-name="P4"><text:span text:style-name="T2">1. Otvorenie, kontrola prijatých záverov</text:span></text:p>
      <text:p text:style-name="P4" loext:marker-style-name="T2"><text:span text:style-name="T2">2. Analýza výchovno-vzdelávacích výsledkov v školskom roku 2025/2026 – závery na </text:span></text:p>
      <text:p text:style-name="P4" loext:marker-style-name="T2"><text:span text:style-name="T2"><text:s text:c="4"/>nasledujúci školský rok</text:span></text:p>
      <text:p text:style-name="P4" loext:marker-style-name="T2"><text:span text:style-name="T2">3. Zovšeobecnenie poznatkov z vnútroškolskej kontroly</text:span></text:p>
      <text:p text:style-name="P4" loext:marker-style-name="T2"><text:span text:style-name="T2">4. Pokyny k prevádzke počas prázdnin, letná činnosť s deťmi</text:span></text:p>
      <text:p text:style-name="P4" loext:marker-style-name="T2"><text:span text:style-name="T2">5. Rôzne, diskusia</text:span></text:p>
      <text:p text:style-name="P4" loext:marker-style-name="T2"><text:span text:style-name="T3">6. Záver, uznesenie</text:span></text:p>
      <text:p text:style-name="P5"/>
      <text:p text:style-name="P6">Výsledok hlasovania o programe a jeho doplnení: </text:p>
      <text:p text:style-name="P7">Program pedagogickej rady schválili všetky pedogogick<text:span text:style-name="T4">í</text:span> zamestnanci. Doplnok ku programu nebol.</text:p>
      <text:p text:style-name="P8"/>
      <text:p text:style-name="P8"><text:span text:style-name="T5">1. </text:span>Otvorenie, kontrola prijatých záverov z predchádzajúcej porady</text:p>
      <text:p text:style-name="P6"/>
      <text:p text:style-name="P9"><text:span text:style-name="T6">Pedagogickú radu otvorila riaditeľka <text:s/>Pae</text:span><text:span text:style-name="T7">d</text:span><text:span text:style-name="T6">Dr. Mária </text:span><text:span text:style-name="T8">Komenská</text:span><text:span text:style-name="T6"> Šimková. Prítom</text:span><text:span text:style-name="T8">n</text:span><text:span text:style-name="T6">ých privítala a oboznámila s programom. Zhodnotila úspešné plnenie prijatých záverov z predchádzajúcej porady. </text:span></text:p>
      <text:p text:style-name="P7"/>
      <text:p text:style-name="P8"><text:span text:style-name="T5">2. </text:span>Analýza výchovno-vzdelávacích výsledkov v školskom roku 2025/2026- závery na<text:span text:style-name="T5"> </text:span>nasledujúci šk<text:span text:style-name="T5">olský </text:span>rok.</text:p>
      <text:p text:style-name="P6"/>
      <text:p text:style-name="P6">Trieda <text:span text:style-name="T9">č. 1</text:span></text:p>
      <text:p text:style-name="P10">P. učiteľky z triedy č.1 sa zúčastnili niekoľkých aktualizačných a inovačných vzdelávaní podľa vlastného uváženia a potreby. S deťmi sa zúčasnili mnohých triednych a celoškolských aktivít.<text:span text:style-name="T5"> </text:span>Ich triedu navštevujú deti vo vekovom rozhraní 2-3 roky, a to v počte 12 detí. <text:span text:style-name="T5"><text:s/></text:span>Z nich je 7 dievčat a 5 chlapcov. Triedna pani učiteľka vyhodnotila v tejto triede, že je dôležité podporovať a postupne rozvíjať u detí všetky vzdelávacie oblasti a podoblasti vzhľadom na ich vek.</text:p>
      <text:p text:style-name="P11"/>
      <text:p text:style-name="P12"><text:span text:style-name="T9">Trieda č. 2 </text:span></text:p>
      <text:p text:style-name="P13">Do triedy č. 2 nastúpilo od začiatku školského roka 11 detí vo veku od 2 do 3 rokov. V tejto triede pôsobia dve p. učiteľky. Počas školského roka sa <text:s/>zúčastňovali spoločne rôznych aktivít a prezentácií, či už v rámci triedy alebo celej <text:span text:style-name="T4">m</text:span>aterskej školy, rôznych divadiel, predstavení a aj aktivít v spolupráci s rodičmi. Pani učiteľky si predbežne doplňujú vzdelávania a <text:s/>školenia podľa vlastného uváženia. Používali projekty<text:span text:style-name="T5"> </text:span>- Logoriekanky, Žime zdravo, Ja a ty. Spoločne vytvárali pre deti príjemnú klímu v triede<text:span text:style-name="T5">.</text:span></text:p>
      <text:p text:style-name="P6"/>
      <text:p text:style-name="P12"><text:span text:style-name="T9">Trieda č. 3</text:span></text:p>
      <text:p text:style-name="P13">Túto triedu navštevuje spolu 16 detí z toho 10 chlapcov a 6 dievčat. Det<text:span text:style-name="T5">i</text:span> sú vo veku 4-5 rokov. V tejto triede sú traja pedagogickí zamest<text:span text:style-name="T5">n</text:span>anci. Dve p. učiteľky a p. asistentka. <text:span text:style-name="T4">Túto triedu navštevuje dieťa so ŠVVP.</text:span> Deti v tejto triede stále napredujú,<text:span text:style-name="T5"> </text:span>p. učiteľky s nimi pracujú v každej oblasti a<text:span text:style-name="T5"> </text:span>podoblasti, upevňujú a zdokonaľujú nedostatky. Trieda dosahuje dobré výsledky. V budúcnosti je potrebné zamerať sa na rozvíjanie hlavne- Jazykovej a komunikačnej oblasti, taktiež v<text:span text:style-name="T5"> </text:span>matematickej a spoločenskej oblasti výchovno-vzdelávacej činnosti. </text:p>
      <text:p text:style-name="P12"/>
      <text:p text:style-name="P14"/>
      <text:p text:style-name="P14"><text:soft-page-break/>Trieda č.4</text:p>
      <text:p text:style-name="P13">Triedu č. 4 navštevuje tento školský rok 16 detí z toho 9 chlapcov a 7 dievčat vo veku 4-5 rokov.<text:span text:style-name="T5"> </text:span>Výchovno vzdelávací proces zabezpečujú v tejto triede <text:span text:style-name="T4">2 p. učiteľky.</text:span> Svoj profesijný <text:span text:style-name="T4">rozvoj </text:span>si<text:span text:style-name="T5"> </text:span>dop<text:span text:style-name="T5">ĺ</text:span>ňajú inovačnými a aktualizačnými vzdel<text:span text:style-name="T5">áva</text:span>niami. Trieda sa počas šk.<text:span text:style-name="T5"> </text:span>roka zapájala do viacero triednych aktivít, taktiež do celoškolských <text:span text:style-name="T4">akcií</text:span>.<text:span text:style-name="T5"> </text:span>Zapájali sa do projektov vypracovaných našou </text:p>
      <text:p text:style-name="P13">MŠ ako napríklad Projekt Ty a Ja, Logo-riekanky, Žime zdravo a pod.<text:span text:style-name="T5"> </text:span>Pani učiteľky sa snažili plniť všetky výchovno-vzdelávacie oblasti,stanovovať tak ciele výchovno-vzdelávacej činnosti,aby<text:span text:style-name="T5"> </text:span>výsledky deti boli na čo najvyššej úrovni vzdelávania počas školského roka.</text:p>
      <text:p text:style-name="P15"/>
      <text:p text:style-name="P14">Trieda č. 5</text:p>
      <text:p text:style-name="P13">Do tejto triedy bolo zaradených 23 detí vo veku 5-6 rokov. Z toho 11 dievčat <text:s/>a 12 chlapcov. Trieda č.5 sa zapájala do mnohých aktivít nielen v <text:span text:style-name="T4">m</text:span>aterskej škole a aktivít s rodičmi, ale aj<text:span text:style-name="T5"> </text:span>mimoškolských aktivít napríklad vo <text:span text:style-name="T4">v</text:span>ýtvarnej súťaž<text:span text:style-name="T4">i</text:span>, kde deti dosiahli prvé umiestnenia, ďalej v súťaži ,,Poviem Ti básničku pre deduška a babičku“, zúčastnili sa rôznych besiedok, divadelných predstavení. Absolvovali pobyt v Škole v prírode v Juskovej Voli, a taktiež aj predplavecký výcvik. Ku projektom, do ktorých sa počas roka zapájali patria napríklad- Žime zdravo, Logo riekanky, Evička nám ochorela a iné.</text:p>
      <text:p text:style-name="P16"/>
      <text:p text:style-name="P14">Trieda č. 6</text:p>
      <text:p text:style-name="P13">Momentálne triedu číslo 6 nav<text:span text:style-name="T5">š</text:span>t<text:span text:style-name="T5">e</text:span>vuje 13 detí vo veku 3-4 rokov. Pôsobia tu dve pani učiteľky.<text:span text:style-name="T5"> </text:span>Poča<text:span text:style-name="T5">s</text:span> školského roka používali pri práci projekty, ktoré sú vypracované v MŠ a vhodné pre 3-4 ročné deti. Priestor triedy je vhodný. Je potrebné s deťmi zdokonaľovať, upevňovať a rozš<text:span text:style-name="T5">i</text:span>rovať oblasti vo výchovno-vzdelávacom procese pomocou kľúčových kompetencií.</text:p>
      <text:p text:style-name="P15"/>
      <text:p text:style-name="P14">Trieda č. 7</text:p>
      <text:p text:style-name="P13">Triedu navštevuje 20 detí z toho 10 chlapcov a 10 dievčat. Pôsobia v<text:span text:style-name="T5"> tejto triede traja pedagogickí zamestnanci, vrátane vedúcich pedagogických zamestnancov. </text:span>Trieda 5-6 ročných detí sa počas celého školského roka zapájala do triednych aktivít, celoškolských, mimoškolských, rôznych predstavení, divadiel a pod. Deti absolvovali aj predplavecký výcvik a pobyt v Škole v prírode </text:p>
      <text:p text:style-name="P13">v Juskovej Voli.<text:span text:style-name="T5"> </text:span>Zúčastnili sa aj rôznych výstav a súťaží mimo MŠ v meste Vranov nad Topľou. Počas edukácie využívali taktiež projekty vypracované v MŠ- Ty a Ja, Evička nám ochorela, Logo-riekanky,Žime zdravo. Deti ovládajú vedomosti vo všetkých výchovno-vzdelávac<text:span text:style-name="T5">í</text:span>ch oblastiach na úrovni predškolského veku. </text:p>
      <text:p text:style-name="P17"/>
      <text:p text:style-name="P12"><text:span text:style-name="T9">Projekt ,, ŽIME ZDRAVO“</text:span></text:p>
      <text:p text:style-name="P18"><text:span text:style-name="T9">Projekt je vypracovaný so zamer</text:span><text:span text:style-name="T4">a</text:span><text:span text:style-name="T9">ním na rozvoj <text:s/>pohybovej stránky, zdravotnej stránky, správnej životosprávy, citovej a prosociálne</text:span><text:span text:style-name="T5">j</text:span><text:span text:style-name="T9"> oblasti a enviro</text:span><text:span text:style-name="T5">n</text:span><text:span text:style-name="T9">mentálnej oblasti. Tento projekt je pod</text:span><text:span text:style-name="T5"> vedením </text:span><text:span text:style-name="T9">koordinátorky Mgr. V.</text:span><text:span text:style-name="T5"> </text:span><text:span text:style-name="T9">Vislockej. </text:span><text:s/></text:p>
      <text:p text:style-name="P12"/>
      <text:p text:style-name="P18"><text:span text:style-name="T10">3. <text:s/></text:span><text:span text:style-name="T11">Zovšeobecnenie poznatkov vnútroškolskej kontroly</text:span></text:p>
      <text:p text:style-name="P19">Pani <text:s/>ri<text:span text:style-name="T4">a</text:span>diteľka upovedomila prítomných pedagogických zamestnancov o priebehu hospitačnej činnosti počas šk.<text:span text:style-name="T5"> </text:span>roka. Písomné záznamy, pozorovania, rozhovory z hospitačnej činnosti<text:span text:style-name="T5"> </text:span>vyhodnotila p.<text:span text:style-name="T5"> </text:span>riaditeľka kladne.<text:span text:style-name="T5"> </text:span>Vyzdvihla aktivity p. učiteliek<text:span text:style-name="T12"> a v</text:span>ýsledky pedag<text:span text:style-name="T4">o</text:span>gických<text:span text:style-name="T12"> </text:span>zamest<text:span text:style-name="T4">n</text:span>ancov vyhodnotila ako úspešne zvládnuté <text:span text:style-name="T4">a </text:span><text:s/>reprezentujúce <text:s/><text:span text:style-name="T4">m</text:span>aterskú školu aj na verejnosti.<text:span text:style-name="T12"> </text:span>Pani učiteľky povzbudila pri práci aj do budúcna a apelovala na vštepovanie deťom <text:s/>em<text:span text:style-name="T4">pa</text:span><text:span text:style-name="T12">t</text:span>ické a slušné správanie. </text:p>
      <text:p text:style-name="P20"/>
      <text:p text:style-name="P18"><text:span text:style-name="T10">4. </text:span><text:span text:style-name="T11">Pokyny k prevádzke počas prázdnin, letná činnosť s deťmi</text:span></text:p>
      <text:p text:style-name="P19">Prevádzka <text:span text:style-name="T12">materskej školy v čase letných prázdnin bude v termíne od 01.07.2026 do 31.07.2026 v čase od 6:30 do 16:30 hod. v triedach č. 2, č. 3 a č. 5. </text:span></text:p>
      <text:p text:style-name="P21">Tr.<text:span text:style-name="T12"> </text:span>č.<text:span text:style-name="T12"> </text:span>2- schádzacia trieda/ Ranné schádzanie od 6.30hod.-7.00hod.</text:p>
      <text:p text:style-name="P21"><text:s text:c="41"/><text:span text:style-name="T12"><text:s text:c="2"/></text:span>Popolud.<text:span text:style-name="T12"> </text:span>schádzanie od 16.00 hod.-16.30 hod.</text:p>
      <text:p text:style-name="P19"><text:soft-page-break/></text:p>
      <text:p text:style-name="P19">V triede č.5 počas letnej činnosti bude prevádzka v čase od 9.00 hod.-14.30 hod.</text:p>
      <text:p text:style-name="P21"/>
      <text:p text:style-name="P21">V triede č.2 počas letnej činnosti budú deti z tried: 1,2,3,4.</text:p>
      <text:p text:style-name="P21">V triede č.3 počas letnej činnosti budú deti z tried: 5,6,7.</text:p>
      <text:p text:style-name="P21"/>
      <text:p text:style-name="P19">Triedne p. učiteľky nachystajú plány vychovno-vzdelávacej činnosti na letnú prevádzku v <text:span text:style-name="T4">m</text:span>aterskej škole v triedach, kde letná činnosť bude prebiehať. Ostatné tr. pani učiteľky odov<text:span text:style-name="T4">z</text:span>dajú triednu<text:span text:style-name="T12"> </text:span>dokumentáciu, a ostanú dokum<text:span text:style-name="T4">e</text:span>ntáciu podľa <text:span text:style-name="T12">pokynov.</text:span> Triedne knihy sa uzatvárajú ku dňu<text:span text:style-name="T12"> </text:span>30.06.2026, okrem tried, kde bude prebiehať letná činnosť.V triedach počas letnej činnosti sa uzatvárajú triedne knihy ku dňu 31.07.2026 popoludní.<text:span text:style-name="T12"> </text:span>Pani riaditeľka dôrazne požiadala<text:span text:style-name="T12"> </text:span>pedagogick<text:span text:style-name="T12">ý</text:span>ch zamestnancov dbať hlavne na bezpečnosť detí počas letnej činnosti, dodržiavať </text:p>
      <text:p text:style-name="P19">pitný režim-opakovať viackrát do dňa, používať náčinia, náradia, stany, bazény, bicykle a pod. </text:p>
      <text:p text:style-name="P19">Dodržiavať poriadok, čistotu v triedach kde sa letná činnosť bude vykonávať.</text:p>
      <text:p text:style-name="P22"/>
      <text:p text:style-name="P19"><text:span text:style-name="T10">5. </text:span><text:span text:style-name="T11">Diskusia, rôzne</text:span></text:p>
      <text:p text:style-name="P19">Pani učiteľky <text:span text:style-name="T9">poprosili o zakúpenie niektorých materiálnych potrieb do tried </text:span>- gumené obrusy <text:span text:style-name="T9">k</text:span> stolovani<text:span text:style-name="T9">u</text:span>, doplniť náplaste a dezinfekčný roztok do lekárničiek. Viedli rozhovor o uzamykaní hlavnej brány, a tým <text:span text:style-name="T9">aj </text:span>zamedzenie vchádzania neznámym osobám do areálu materskej školy.<text:span text:style-name="T12"> </text:span>Pani riaditeľka poprosila ped.<text:span text:style-name="T12"> </text:span>zamestnancov o doplnenie aktivít do projektu Žime zdravo a taktiež do Plánu práce školy na nasledujúci školský rok<text:span text:style-name="T12"> a zasadnutie ukončila poďakovaním za tvorivú a zodpovednú prácu počas celého školského roka. </text:span></text:p>
      <text:p text:style-name="P18"/>
      <text:p text:style-name="P20">6. Záver, uznesenie</text:p>
      <text:list text:style-name="L1">
        <text:list-header>
          <text:p text:style-name="P23"/>
        </text:list-header>
      </text:list>
      <text:p text:style-name="P24">Pedagogická rada berie na vedomie:</text:p>
      <text:p text:style-name="P25"><text:s/></text:p>
      <text:list text:style-name="L2">
        <text:list-item>
          <text:p text:style-name="P26">Analýzu výchovno- vzdelávacích výsledkov v školskom roku 2025/2026 za jednotlivé triedy a za projekt ,,Žime zdravo“.</text:p>
        </text:list-item>
      </text:list>
      <text:p text:style-name="P25"/>
      <text:p text:style-name="P24"/>
      <text:p text:style-name="P24">Pedagogická rada ukladá:</text:p>
      <text:list text:style-name="L3">
        <text:list-item>
          <text:p text:style-name="P27">Napísať plány výchovno-vzdelávacej činnosti na letnú prevádzkovú činnosť.</text:p>
        </text:list-item>
      </text:list>
      <text:p text:style-name="P25"><text:s text:c="18"/></text:p>
      <text:p text:style-name="P25"><text:s text:c="27"/>T: 26.06.2026 <text:s text:c="41"/>Z: triedne učiteľky tried č.2 č.3, a č.5</text:p>
      <text:p text:style-name="P25"/>
      <text:list text:style-name="L4">
        <text:list-item>
          <text:p text:style-name="P28">Výchovno -vzdelávaciu činnosť počas mesiaca júl zabezpečovať s dostatočným využitím náčinia, náradia, hračiek s dôrazom na bezpečnosť.</text:p>
          <text:p text:style-name="P28"><text:s text:c="2"/></text:p>
        </text:list-item>
      </text:list>
      <text:p text:style-name="P25"><text:s text:c="20"/>T: Júl 2026 <text:s text:c="45"/>Z: učiteľky zabezpečujúce prázdninovú činnosť</text:p>
      <text:p text:style-name="P25"/>
      <text:list text:style-name="L5">
        <text:list-item>
          <text:p text:style-name="P29">Odovzdať všetku triednu dokumentáciu k archivácií, dokumentáciu uzatvoriť a podpísať.</text:p>
        </text:list-item>
      </text:list>
      <text:p text:style-name="P25"/>
      <text:p text:style-name="P25"><text:s text:c="19"/>T: 30.06.2026 a 31.07.2026 <text:s text:c="19"/>Z: triedne učiteľky a učiteľky zabezpečujúce </text:p>
      <text:p text:style-name="P25"><text:s text:c="87"/>prevádzku v posledný deň.</text:p>
      <text:p text:style-name="P25"/>
      <text:p text:style-name="P25"><text:s text:c="5"/>4. Odovzdať návrhy do Plánu práce školy 2026/2027 a do projektu ,,Žime zdravo“.</text:p>
      <text:p text:style-name="P25"/>
      <text:p text:style-name="P25"><text:s text:c="23"/>T: 26.06.2026 <text:s text:c="37"/>Z: všetky učiteľky</text:p>
      <text:p text:style-name="P25"/>
      <text:p text:style-name="P25"/>
      <text:list text:style-name="L6">
        <text:list-item>
          <text:p text:style-name="P30">Dopísať a uzatvoriť školskú kroniku.</text:p>
          <text:p text:style-name="P30"><text:soft-page-break/><text:s text:c="5"/></text:p>
          <text:p text:style-name="P30"><text:s text:c="10"/>T:do 31.08.2026 <text:s text:c="34"/>Z: p. uč. Lehetová</text:p>
        </text:list-item>
      </text:list>
      <text:p text:style-name="P25"/>
      <text:p text:style-name="P25"/>
      <text:p text:style-name="P25"/>
      <text:p text:style-name="P31">Zápisnicu zapísala: Tatiana Semanová dňa 23.06.2026</text:p>
      <text:p text:style-name="P31">Zápisnicu overila: Mgr. Vladimíra Vislocká</text:p>
      <text:p text:style-name="P32"/>
      <text:p text:style-name="P32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3T08:16:40.82</meta:creation-date>
    <dc:date>2026-08-20T18:28:54.749502500</dc:date>
    <meta:editing-duration>PT2H59M1S</meta:editing-duration>
    <meta:editing-cycles>7</meta:editing-cycles>
    <meta:generator>LibreOffice/26.2.5.2$Windows_X86_64 LibreOffice_project/cd7284b4cbbfeb507e630c1aac019f4157393acb</meta:generator>
    <meta:print-date>2026-06-24T15:31:13.698000000</meta:print-date>
    <meta:document-statistic meta:table-count="0" meta:image-count="0" meta:object-count="0" meta:page-count="4" meta:paragraph-count="68" meta:word-count="1218" meta:character-count="8806" meta:non-whitespace-character-count="7187"/>
  </office:meta>
</office:document-meta>
</file>