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font-size="12pt" officeooo:paragraph-rsid="000fb5f2" style:font-size-asian="12pt" style:font-size-complex="12pt"/>
    </style:style>
    <style:style style:name="P2" style:family="paragraph" style:parent-style-name="Standard">
      <style:paragraph-properties fo:line-height="150%"/>
      <style:text-properties style:font-name="Times New Roman" fo:font-size="12pt" fo:font-weight="bold" officeooo:paragraph-rsid="000fb5f2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line-height="150%"/>
      <style:text-properties style:font-name="Times New Roman" fo:font-size="12pt" fo:font-weight="bold" officeooo:rsid="001726f2" officeooo:paragraph-rsid="001726f2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line-height="150%"/>
      <style:text-properties style:font-name="Times New Roman" fo:font-size="12pt" fo:font-weight="bold" officeooo:paragraph-rsid="001cc742" style:font-size-asian="12pt" style:font-weight-asian="bold" style:font-name-complex="Times New Roman1" style:font-size-complex="12pt"/>
    </style:style>
    <style:style style:name="P5" style:family="paragraph" style:parent-style-name="Standard">
      <style:paragraph-properties fo:line-height="150%"/>
      <style:text-properties officeooo:paragraph-rsid="001cc742"/>
    </style:style>
    <style:style style:name="P6" style:family="paragraph" style:parent-style-name="Standard">
      <style:paragraph-properties fo:line-height="150%"/>
      <style:text-properties officeooo:paragraph-rsid="000fb5f2"/>
    </style:style>
    <style:style style:name="P7" style:family="paragraph" style:parent-style-name="Standard">
      <style:paragraph-properties fo:line-height="150%"/>
      <style:text-properties officeooo:paragraph-rsid="00222bc7"/>
    </style:style>
    <style:style style:name="P8" style:family="paragraph" style:parent-style-name="Standard">
      <style:paragraph-properties fo:line-height="150%"/>
      <style:text-properties style:font-name="Times New Roman" fo:font-size="12pt" officeooo:rsid="0022ecb4" officeooo:paragraph-rsid="0022ecb4" style:font-size-asian="12pt" style:font-name-complex="Times New Roman1" style:font-size-complex="12pt"/>
    </style:style>
    <style:style style:name="P9" style:family="paragraph" style:parent-style-name="Standard">
      <style:paragraph-properties fo:line-height="150%"/>
      <style:text-properties style:font-name="Times New Roman" fo:font-size="12pt" fo:font-weight="bold" officeooo:rsid="001cc742" officeooo:paragraph-rsid="001cc742" style:font-size-asian="12pt" style:font-weight-asian="bold" style:font-name-complex="Times New Roman1" style:font-size-complex="12pt" style:font-weight-complex="bold"/>
    </style:style>
    <style:style style:name="P10" style:family="paragraph" style:parent-style-name="Standard">
      <style:paragraph-properties fo:line-height="150%"/>
      <style:text-properties style:font-name="Times New Roman" fo:font-size="12pt" fo:font-weight="normal" officeooo:rsid="001cc742" officeooo:paragraph-rsid="001cc742" style:font-size-asian="12pt" style:font-weight-asian="normal" style:font-name-complex="Times New Roman1" style:font-size-complex="12pt" style:font-weight-complex="normal"/>
    </style:style>
    <style:style style:name="P11" style:family="paragraph" style:parent-style-name="Standard">
      <style:paragraph-properties fo:line-height="150%" fo:text-align="justify" style:justify-single-word="false"/>
      <style:text-properties officeooo:paragraph-rsid="00240652"/>
    </style:style>
    <style:style style:name="P12" style:family="paragraph" style:parent-style-name="Standard">
      <style:paragraph-properties fo:line-height="150%" fo:text-align="justify" style:justify-single-word="false"/>
      <style:text-properties style:font-name="Times New Roman" fo:font-size="12pt" fo:font-weight="bold" officeooo:rsid="0013613e" officeooo:paragraph-rsid="00240652" style:font-size-asian="12pt" style:font-weight-asian="bold" style:font-name-complex="Times New Roman1" style:font-size-complex="12pt" style:font-weight-complex="bold"/>
    </style:style>
    <style:style style:name="P13" style:family="paragraph" style:parent-style-name="Standard">
      <style:paragraph-properties fo:line-height="150%" fo:text-align="justify" style:justify-single-word="false"/>
      <style:text-properties officeooo:paragraph-rsid="0035cdd1"/>
    </style:style>
    <style:style style:name="P14" style:family="paragraph" style:parent-style-name="Standard">
      <style:paragraph-properties fo:line-height="150%" fo:text-align="justify" style:justify-single-word="false"/>
      <style:text-properties fo:font-weight="bold" officeooo:rsid="0013613e" officeooo:paragraph-rsid="00263ebc" style:font-weight-asian="bold" style:font-weight-complex="bold"/>
    </style:style>
    <style:style style:name="P15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rsid="0027a392" officeooo:paragraph-rsid="00293bff" style:font-size-asian="12pt" style:font-weight-asian="normal" style:font-name-complex="Times New Roman1" style:font-size-complex="12pt" style:font-weight-complex="normal"/>
    </style:style>
    <style:style style:name="P16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rsid="00293bff" officeooo:paragraph-rsid="00293bff" style:font-size-asian="12pt" style:font-weight-asian="normal" style:font-name-complex="Times New Roman1" style:font-size-complex="12pt" style:font-weight-complex="normal"/>
    </style:style>
    <style:style style:name="P17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rsid="0027a392" officeooo:paragraph-rsid="0027a392" style:font-size-asian="12pt" style:font-weight-asian="normal" style:font-name-complex="Times New Roman1" style:font-size-complex="12pt" style:font-weight-complex="normal"/>
    </style:style>
    <style:style style:name="P18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rsid="0013613e" officeooo:paragraph-rsid="00293bff" style:font-size-asian="12pt" style:font-weight-asian="normal" style:font-name-complex="Times New Roman1" style:font-size-complex="12pt" style:font-weight-complex="normal"/>
    </style:style>
    <style:style style:name="P19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rsid="00293bff" officeooo:paragraph-rsid="002a98ae" style:font-size-asian="12pt" style:font-weight-asian="normal" style:font-name-complex="Times New Roman1" style:font-size-complex="12pt" style:font-weight-complex="normal"/>
    </style:style>
    <style:style style:name="P20" style:family="paragraph" style:parent-style-name="Standard">
      <style:paragraph-properties fo:line-height="150%" fo:text-align="justify" style:justify-single-word="false"/>
      <style:text-properties style:font-name="Times New Roman" fo:font-size="12pt" fo:font-weight="bold" officeooo:rsid="0013613e" officeooo:paragraph-rsid="002aeecc" style:font-size-asian="12pt" style:font-weight-asian="bold" style:font-name-complex="Times New Roman1" style:font-size-complex="12pt" style:font-weight-complex="bold"/>
    </style:style>
    <style:style style:name="P21" style:family="paragraph" style:parent-style-name="Standard">
      <style:paragraph-properties fo:line-height="150%" fo:text-align="justify" style:justify-single-word="false"/>
      <style:text-properties fo:font-weight="bold" officeooo:rsid="0013613e" officeooo:paragraph-rsid="002aeecc" style:font-weight-asian="bold" style:font-weight-complex="bold"/>
    </style:style>
    <style:style style:name="P22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rsid="002aeecc" officeooo:paragraph-rsid="002b935d" style:font-size-asian="12pt" style:font-weight-asian="normal" style:font-name-complex="Times New Roman1" style:font-size-complex="12pt" style:font-weight-complex="normal"/>
    </style:style>
    <style:style style:name="P23" style:family="paragraph" style:parent-style-name="Standard">
      <style:paragraph-properties fo:line-height="150%" fo:text-align="justify" style:justify-single-word="false"/>
      <style:text-properties style:font-name="Times New Roman" fo:font-size="12pt" fo:font-weight="bold" officeooo:rsid="0013613e" officeooo:paragraph-rsid="002d5620" style:font-size-asian="12pt" style:font-weight-asian="bold" style:font-name-complex="Times New Roman1" style:font-size-complex="12pt" style:font-weight-complex="bold"/>
    </style:style>
    <style:style style:name="P24" style:family="paragraph" style:parent-style-name="Standard">
      <style:paragraph-properties fo:line-height="150%" fo:text-align="justify" style:justify-single-word="false"/>
      <style:text-properties fo:font-weight="bold" officeooo:rsid="0013613e" officeooo:paragraph-rsid="002d5620" style:font-weight-asian="bold" style:font-weight-complex="bold"/>
    </style:style>
    <style:style style:name="P25" style:family="paragraph" style:parent-style-name="Standard">
      <style:paragraph-properties fo:line-height="150%" fo:text-align="justify" style:justify-single-word="false"/>
      <style:text-properties officeooo:paragraph-rsid="003a2a5b"/>
    </style:style>
    <style:style style:name="P26" style:family="paragraph" style:parent-style-name="Standard">
      <style:paragraph-properties fo:line-height="150%" fo:text-align="justify" style:justify-single-word="false"/>
      <style:text-properties officeooo:rsid="0030e570" officeooo:paragraph-rsid="0030e570"/>
    </style:style>
    <style:style style:name="P27" style:family="paragraph" style:parent-style-name="Standard">
      <style:paragraph-properties fo:line-height="150%" fo:text-align="justify" style:justify-single-word="false"/>
      <style:text-properties officeooo:rsid="00402331" officeooo:paragraph-rsid="00402331"/>
    </style:style>
    <style:style style:name="P28" style:family="paragraph" style:parent-style-name="Standard">
      <style:paragraph-properties fo:line-height="150%" fo:text-align="justify" style:justify-single-word="false"/>
      <style:text-properties fo:font-weight="bold" officeooo:rsid="000bcea5" officeooo:paragraph-rsid="002ee89a" style:font-weight-asian="bold" style:font-weight-complex="bold"/>
    </style:style>
    <style:style style:name="P29" style:family="paragraph" style:parent-style-name="Standard">
      <style:paragraph-properties fo:line-height="150%" fo:text-align="justify" style:justify-single-word="false"/>
      <style:text-properties officeooo:rsid="000bcea5" officeooo:paragraph-rsid="002ee89a"/>
    </style:style>
    <style:style style:name="P30" style:family="paragraph" style:parent-style-name="Standard">
      <style:paragraph-properties fo:line-height="150%" fo:text-align="justify" style:justify-single-word="false"/>
      <style:text-properties fo:font-weight="normal" officeooo:rsid="00320d81" officeooo:paragraph-rsid="0035cdd1" style:font-weight-asian="normal" style:font-weight-complex="normal"/>
    </style:style>
    <style:style style:name="P31" style:family="paragraph" style:parent-style-name="Standard">
      <style:paragraph-properties fo:line-height="150%" fo:text-align="justify" style:justify-single-word="false"/>
      <style:text-properties fo:font-weight="bold" officeooo:rsid="000dba15" officeooo:paragraph-rsid="002ee89a" style:font-weight-asian="bold" style:font-weight-complex="bold"/>
    </style:style>
    <style:style style:name="P32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rsid="0032a719" officeooo:paragraph-rsid="0032a719" style:font-size-asian="12pt" style:font-weight-asian="normal" style:font-name-complex="Times New Roman1" style:font-size-complex="12pt" style:font-weight-complex="normal"/>
    </style:style>
    <style:style style:name="P33" style:family="paragraph" style:parent-style-name="Standard">
      <style:paragraph-properties fo:line-height="150%" fo:text-align="justify" style:justify-single-word="false"/>
      <style:text-properties style:font-name="Times New Roman" fo:font-size="12pt" fo:font-weight="bold" officeooo:rsid="0022ecb4" officeooo:paragraph-rsid="002ee89a" style:font-size-asian="12pt" style:font-weight-asian="bold" style:font-name-complex="Times New Roman1" style:font-size-complex="12pt" style:font-weight-complex="bold"/>
    </style:style>
    <style:style style:name="P34" style:family="paragraph" style:parent-style-name="Standard">
      <style:paragraph-properties fo:line-height="150%" fo:text-align="justify" style:justify-single-word="false"/>
      <style:text-properties officeooo:paragraph-rsid="003c36fc"/>
    </style:style>
    <style:style style:name="P35" style:family="paragraph" style:parent-style-name="Standard">
      <style:paragraph-properties fo:line-height="150%" fo:text-align="justify" style:justify-single-word="false"/>
      <style:text-properties officeooo:paragraph-rsid="00351bd5"/>
    </style:style>
    <style:style style:name="P36" style:family="paragraph" style:parent-style-name="Standard">
      <style:paragraph-properties fo:line-height="150%" fo:text-align="justify" style:justify-single-word="false"/>
      <style:text-properties fo:font-weight="bold" officeooo:rsid="002ee89a" officeooo:paragraph-rsid="002ee89a" style:font-weight-asian="bold" style:font-weight-complex="bold"/>
    </style:style>
    <style:style style:name="P37" style:family="paragraph" style:parent-style-name="Standard">
      <style:paragraph-properties fo:line-height="150%" fo:text-align="justify" style:justify-single-word="false"/>
      <style:text-properties fo:font-weight="bold" officeooo:rsid="00102e93" officeooo:paragraph-rsid="001c01f8" style:font-weight-asian="bold" style:font-weight-complex="bold"/>
    </style:style>
    <style:style style:name="P38" style:family="paragraph" style:parent-style-name="Standard">
      <style:paragraph-properties fo:line-height="150%" fo:text-align="justify" style:justify-single-word="false"/>
      <style:text-properties fo:font-weight="normal" officeooo:rsid="001ebc38" officeooo:paragraph-rsid="002d581d" style:font-weight-asian="normal" style:font-weight-complex="normal"/>
    </style:style>
    <style:style style:name="P39" style:family="paragraph" style:parent-style-name="Standard">
      <style:paragraph-properties fo:line-height="150%" fo:text-align="justify" style:justify-single-word="false"/>
      <style:text-properties fo:font-weight="bold" officeooo:rsid="00102e93" officeooo:paragraph-rsid="002d581d" style:font-weight-asian="bold" style:font-weight-complex="bold"/>
    </style:style>
    <style:style style:name="P40" style:family="paragraph" style:parent-style-name="Standard">
      <style:paragraph-properties fo:line-height="150%" fo:text-align="justify" style:justify-single-word="false"/>
      <style:text-properties fo:font-weight="normal" officeooo:rsid="002d581d" officeooo:paragraph-rsid="002d581d" style:font-weight-asian="normal" style:font-weight-complex="normal"/>
    </style:style>
    <style:style style:name="P41" style:family="paragraph" style:parent-style-name="Standard">
      <style:paragraph-properties fo:line-height="150%" fo:text-align="justify" style:justify-single-word="false"/>
      <style:text-properties fo:font-weight="bold" officeooo:rsid="00102e93" officeooo:paragraph-rsid="002d8060" style:font-weight-asian="bold" style:font-weight-complex="bold"/>
    </style:style>
    <style:style style:name="P42" style:family="paragraph" style:parent-style-name="Standard">
      <style:paragraph-properties fo:line-height="150%" fo:text-align="justify" style:justify-single-word="false"/>
      <style:text-properties fo:font-weight="normal" officeooo:rsid="002d8060" officeooo:paragraph-rsid="002d8060" style:font-weight-asian="normal" style:font-weight-complex="normal"/>
    </style:style>
    <style:style style:name="P43" style:family="paragraph" style:parent-style-name="Standard">
      <style:paragraph-properties fo:line-height="150%" fo:text-align="justify" style:justify-single-word="false"/>
      <style:text-properties fo:font-weight="normal" officeooo:rsid="002ee89a" officeooo:paragraph-rsid="002ee89a" style:font-weight-asian="normal" style:font-weight-complex="normal"/>
    </style:style>
    <style:style style:name="P44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rsid="00102e93" officeooo:paragraph-rsid="001c01f8" style:font-size-asian="12pt" style:font-weight-asian="normal" style:font-name-complex="Times New Roman1" style:font-size-complex="12pt" style:font-weight-complex="normal"/>
    </style:style>
    <style:style style:name="P45" style:family="paragraph" style:parent-style-name="Standard">
      <style:paragraph-properties fo:line-height="150%" fo:text-align="justify" style:justify-single-word="false"/>
      <style:text-properties style:font-name="Times New Roman" fo:font-size="12pt" officeooo:rsid="001cc742" officeooo:paragraph-rsid="001cc742" style:font-size-asian="12pt" style:font-name-complex="Times New Roman1" style:font-size-complex="12pt"/>
    </style:style>
    <style:style style:name="P46" style:family="paragraph" style:parent-style-name="Standard">
      <style:paragraph-properties fo:line-height="150%" fo:text-align="justify" style:justify-single-word="false"/>
      <style:text-properties style:font-name="Times New Roman" fo:font-size="12pt" officeooo:rsid="001dcba2" officeooo:paragraph-rsid="002ee89a" style:font-size-asian="12pt" style:font-name-complex="Times New Roman1" style:font-size-complex="12pt"/>
    </style:style>
    <style:style style:name="P47" style:family="paragraph" style:parent-style-name="Standard">
      <style:paragraph-properties fo:line-height="150%" fo:text-align="justify" style:justify-single-word="false"/>
      <style:text-properties style:font-name="Times New Roman" fo:font-size="12pt" officeooo:paragraph-rsid="000fb5f2" style:font-size-asian="12pt" style:font-name-complex="Times New Roman1" style:font-size-complex="12pt"/>
    </style:style>
    <style:style style:name="P48" style:family="paragraph" style:parent-style-name="Standard">
      <style:paragraph-properties fo:line-height="150%" fo:text-align="justify" style:justify-single-word="false"/>
      <style:text-properties style:font-name="Times New Roman" fo:font-size="12pt" fo:font-weight="bold" officeooo:paragraph-rsid="000fb5f2" style:font-size-asian="12pt" style:font-weight-asian="bold" style:font-name-complex="Times New Roman1" style:font-size-complex="12pt"/>
    </style:style>
    <style:style style:name="T1" style:family="text">
      <style:text-properties style:font-name="Times New Roman" fo:font-weight="bold" style:font-weight-asian="bold" style:font-name-complex="Times New Roman1"/>
    </style:style>
    <style:style style:name="T2" style:family="text">
      <style:text-properties style:font-name="Times New Roman" fo:font-weight="bold" officeooo:rsid="001cc742" style:font-weight-asian="bold" style:font-name-complex="Times New Roman1"/>
    </style:style>
    <style:style style:name="T3" style:family="text">
      <style:text-properties style:font-name="Times New Roman" fo:font-weight="bold" officeooo:rsid="0045ae1c" style:font-weight-asian="bold" style:font-name-complex="Times New Roman1"/>
    </style:style>
    <style:style style:name="T4" style:family="text">
      <style:text-properties style:font-name="Times New Roman" fo:font-weight="bold" officeooo:rsid="00203bfb" style:font-weight-asian="bold" style:font-name-complex="Times New Roman1"/>
    </style:style>
    <style:style style:name="T5" style:family="text">
      <style:text-properties officeooo:rsid="0045ae1c"/>
    </style:style>
    <style:style style:name="T6" style:family="text">
      <style:text-properties fo:font-weight="normal" officeooo:rsid="0045ae1c" style:font-weight-asian="normal" style:font-weight-complex="normal"/>
    </style:style>
    <style:style style:name="T7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8" style:family="text">
      <style:text-properties style:font-name="Times New Roman" fo:font-size="12pt" style:font-size-asian="12pt" style:font-name-complex="Times New Roman1" style:font-size-complex="12pt"/>
    </style:style>
    <style:style style:name="T9" style:family="text">
      <style:text-properties style:font-name="Times New Roman" fo:font-size="12pt" officeooo:rsid="0013613e" style:font-size-asian="12pt" style:font-name-complex="Times New Roman1" style:font-size-complex="12pt"/>
    </style:style>
    <style:style style:name="T10" style:family="text">
      <style:text-properties style:font-name="Times New Roman" fo:font-size="12pt" officeooo:rsid="000fb5f2" style:font-size-asian="12pt" style:font-name-complex="Times New Roman1" style:font-size-complex="12pt"/>
    </style:style>
    <style:style style:name="T11" style:family="text">
      <style:text-properties style:font-name="Times New Roman" fo:font-size="12pt" officeooo:rsid="00222bc7" style:font-size-asian="12pt" style:font-name-complex="Times New Roman1" style:font-size-complex="12pt"/>
    </style:style>
    <style:style style:name="T12" style:family="text">
      <style:text-properties style:font-name="Times New Roman" fo:font-size="12pt" officeooo:rsid="0035cdd1" style:font-size-asian="12pt" style:font-name-complex="Times New Roman1" style:font-size-complex="12pt"/>
    </style:style>
    <style:style style:name="T13" style:family="text">
      <style:text-properties style:font-name="Times New Roman" fo:font-size="12pt" officeooo:rsid="0022ecb4" style:font-size-asian="12pt" style:font-name-complex="Times New Roman1" style:font-size-complex="12pt"/>
    </style:style>
    <style:style style:name="T14" style:family="text">
      <style:text-properties style:font-name="Times New Roman" fo:font-size="12pt" officeooo:rsid="001cc742" style:font-size-asian="12pt" style:font-name-complex="Times New Roman1" style:font-size-complex="12pt"/>
    </style:style>
    <style:style style:name="T15" style:family="text">
      <style:text-properties style:font-name="Times New Roman" fo:font-size="12pt" officeooo:rsid="00240652" style:font-size-asian="12pt" style:font-name-complex="Times New Roman1" style:font-size-complex="12pt"/>
    </style:style>
    <style:style style:name="T16" style:family="text">
      <style:text-properties style:font-name="Times New Roman" fo:font-size="12pt" fo:font-weight="normal" officeooo:rsid="001726f2" style:font-size-asian="12pt" style:font-weight-asian="normal" style:font-name-complex="Times New Roman1" style:font-size-complex="12pt" style:font-weight-complex="normal"/>
    </style:style>
    <style:style style:name="T17" style:family="text">
      <style:text-properties style:font-name="Times New Roman" fo:font-size="12pt" officeooo:rsid="001dd407" style:font-size-asian="12pt" style:font-name-complex="Times New Roman1" style:font-size-complex="12pt"/>
    </style:style>
    <style:style style:name="T18" style:family="text">
      <style:text-properties officeooo:rsid="000fb5f2"/>
    </style:style>
    <style:style style:name="T19" style:family="text">
      <style:text-properties officeooo:rsid="00222bc7"/>
    </style:style>
    <style:style style:name="T20" style:family="text">
      <style:text-properties style:font-name="Times New Roman" fo:font-size="12pt" fo:font-weight="normal" officeooo:rsid="00249710" style:font-size-asian="12pt" style:font-weight-asian="normal" style:font-name-complex="Times New Roman1" style:font-size-complex="12pt" style:font-weight-complex="normal"/>
    </style:style>
    <style:style style:name="T21" style:family="text">
      <style:text-properties style:font-name="Times New Roman" fo:font-size="12pt" fo:font-weight="normal" officeooo:rsid="0035cdd1" style:font-size-asian="12pt" style:font-weight-asian="normal" style:font-name-complex="Times New Roman1" style:font-size-complex="12pt" style:font-weight-complex="normal"/>
    </style:style>
    <style:style style:name="T22" style:family="text">
      <style:text-properties style:font-name="Times New Roman" fo:font-size="12pt" fo:font-weight="normal" officeooo:rsid="00258b9c" style:font-size-asian="12pt" style:font-weight-asian="normal" style:font-name-complex="Times New Roman1" style:font-size-complex="12pt" style:font-weight-complex="normal"/>
    </style:style>
    <style:style style:name="T23" style:family="text">
      <style:text-properties style:font-name="Times New Roman" fo:font-size="12pt" fo:font-weight="normal" officeooo:rsid="0030e570" style:font-size-asian="12pt" style:font-weight-asian="normal" style:font-name-complex="Times New Roman1" style:font-size-complex="12pt" style:font-weight-complex="normal"/>
    </style:style>
    <style:style style:name="T24" style:family="text">
      <style:text-properties style:font-name="Times New Roman" fo:font-size="12pt" fo:font-weight="normal" officeooo:rsid="0039766a" style:font-size-asian="12pt" style:font-weight-asian="normal" style:font-name-complex="Times New Roman1" style:font-size-complex="12pt" style:font-weight-complex="normal"/>
    </style:style>
    <style:style style:name="T25" style:family="text">
      <style:text-properties style:font-name="Times New Roman" fo:font-size="12pt" fo:font-weight="normal" officeooo:rsid="00259a9b" style:font-size-asian="12pt" style:font-weight-asian="normal" style:font-name-complex="Times New Roman1" style:font-size-complex="12pt" style:font-weight-complex="normal"/>
    </style:style>
    <style:style style:name="T26" style:family="text">
      <style:text-properties officeooo:rsid="003faf99"/>
    </style:style>
    <style:style style:name="T27" style:family="text">
      <style:text-properties officeooo:rsid="00293bff"/>
    </style:style>
    <style:style style:name="T28" style:family="text">
      <style:text-properties officeooo:rsid="0039766a"/>
    </style:style>
    <style:style style:name="T29" style:family="text">
      <style:text-properties officeooo:rsid="001726f2"/>
    </style:style>
    <style:style style:name="T30" style:family="text">
      <style:text-properties officeooo:rsid="00298155"/>
    </style:style>
    <style:style style:name="T31" style:family="text">
      <style:text-properties officeooo:rsid="0020434a"/>
    </style:style>
    <style:style style:name="T32" style:family="text">
      <style:text-properties officeooo:rsid="002a98ae"/>
    </style:style>
    <style:style style:name="T33" style:family="text">
      <style:text-properties officeooo:rsid="002b935d"/>
    </style:style>
    <style:style style:name="T34" style:family="text">
      <style:text-properties officeooo:rsid="003a2a5b"/>
    </style:style>
    <style:style style:name="T35" style:family="text">
      <style:text-properties style:text-underline-style="none" officeooo:rsid="003a2a5b"/>
    </style:style>
    <style:style style:name="T36" style:family="text">
      <style:text-properties style:text-underline-style="none" officeooo:rsid="003e0a13"/>
    </style:style>
    <style:style style:name="T37" style:family="text">
      <style:text-properties style:text-underline-style="none" officeooo:rsid="003faf99"/>
    </style:style>
    <style:style style:name="T38" style:family="text">
      <style:text-properties style:text-underline-style="none" officeooo:rsid="002d5620"/>
    </style:style>
    <style:style style:name="T39" style:family="text">
      <style:text-properties style:text-underline-style="none" officeooo:rsid="002d581d"/>
    </style:style>
    <style:style style:name="T40" style:family="text">
      <style:text-properties officeooo:rsid="002d581d"/>
    </style:style>
    <style:style style:name="T41" style:family="text">
      <style:text-properties officeooo:rsid="00402331"/>
    </style:style>
    <style:style style:name="T42" style:family="text">
      <style:text-properties officeooo:rsid="002ee89a"/>
    </style:style>
    <style:style style:name="T43" style:family="text">
      <style:text-properties officeooo:rsid="003a9398"/>
    </style:style>
    <style:style style:name="T44" style:family="text">
      <style:text-properties officeooo:rsid="003e0a13"/>
    </style:style>
    <style:style style:name="T45" style:family="text">
      <style:text-properties officeooo:rsid="004160f9"/>
    </style:style>
    <style:style style:name="T46" style:family="text">
      <style:text-properties fo:font-weight="bold" style:font-weight-asian="bold" style:font-weight-complex="bold"/>
    </style:style>
    <style:style style:name="T47" style:family="text">
      <style:text-properties style:font-name="Times New Roman" fo:font-size="12pt" fo:font-weight="bold" officeooo:rsid="0022ecb4" style:font-size-asian="12pt" style:font-weight-asian="bold" style:font-name-complex="Times New Roman1" style:font-size-complex="12pt" style:font-weight-complex="bold"/>
    </style:style>
    <style:style style:name="T48" style:family="text">
      <style:text-properties officeooo:rsid="003af902"/>
    </style:style>
    <style:style style:name="T49" style:family="text">
      <style:text-properties style:font-name="Times New Roman" fo:font-size="12pt" fo:font-weight="normal" officeooo:rsid="003af902" style:font-size-asian="12pt" style:font-weight-asian="normal" style:font-name-complex="Times New Roman1" style:font-size-complex="12pt" style:font-weight-complex="normal"/>
    </style:style>
    <style:style style:name="T50" style:family="text">
      <style:text-properties style:font-name="Times New Roman" fo:font-size="12pt" fo:font-weight="normal" officeooo:rsid="003c36fc" style:font-size-asian="12pt" style:font-weight-asian="normal" style:font-name-complex="Times New Roman1" style:font-size-complex="12pt" style:font-weight-complex="normal"/>
    </style:style>
    <style:style style:name="T51" style:family="text">
      <style:text-properties style:font-name="Times New Roman" fo:font-size="12pt" fo:font-weight="normal" officeooo:rsid="003e0a13" style:font-size-asian="12pt" style:font-weight-asian="normal" style:font-name-complex="Times New Roman1" style:font-size-complex="12pt" style:font-weight-complex="normal"/>
    </style:style>
    <style:style style:name="T52" style:family="text">
      <style:text-properties style:font-name="Times New Roman" fo:font-size="12pt" fo:font-weight="normal" officeooo:rsid="0032a719" style:font-size-asian="12pt" style:font-weight-asian="normal" style:font-name-complex="Times New Roman1" style:font-size-complex="12pt" style:font-weight-complex="normal"/>
    </style:style>
    <style:style style:name="T53" style:family="text">
      <style:text-properties style:font-name="Times New Roman" fo:font-size="12pt" fo:font-weight="normal" officeooo:rsid="00343fbf" style:font-size-asian="12pt" style:font-weight-asian="normal" style:font-name-complex="Times New Roman1" style:font-size-complex="12pt" style:font-weight-complex="normal"/>
    </style:style>
    <style:style style:name="T54" style:family="text">
      <style:text-properties style:font-name="Times New Roman" fo:font-size="12pt" fo:font-weight="normal" officeooo:rsid="004160f9" style:font-size-asian="12pt" style:font-weight-asian="normal" style:font-name-complex="Times New Roman1" style:font-size-complex="12pt" style:font-weight-complex="normal"/>
    </style:style>
    <style:style style:name="T55" style:family="text">
      <style:text-properties style:font-name="Times New Roman" fo:font-size="12pt" fo:font-weight="normal" officeooo:rsid="003c37e3" style:font-size-asian="12pt" style:font-weight-asian="normal" style:font-name-complex="Times New Roman1" style:font-size-complex="12pt" style:font-weight-complex="normal"/>
    </style:style>
    <style:style style:name="T56" style:family="text">
      <style:text-properties style:font-name="Times New Roman" fo:font-size="12pt" fo:font-weight="normal" officeooo:rsid="00351bd5" style:font-size-asian="12pt" style:font-weight-asian="normal" style:font-name-complex="Times New Roman1" style:font-size-complex="12pt" style:font-weight-complex="normal"/>
    </style:style>
    <style:style style:name="T57" style:family="text">
      <style:text-properties style:font-name="Times New Roman" fo:font-size="12pt" fo:font-weight="normal" officeooo:rsid="0037565e" style:font-size-asian="12pt" style:font-weight-asian="normal" style:font-name-complex="Times New Roman1" style:font-size-complex="12pt" style:font-weight-complex="normal"/>
    </style:style>
    <style:style style:name="T58" style:family="text">
      <style:text-properties style:font-name="Times New Roman" fo:font-size="12pt" fo:font-weight="normal" officeooo:rsid="00392fda" style:font-size-asian="12pt" style:font-weight-asian="normal" style:font-name-complex="Times New Roman1" style:font-size-complex="12pt" style:font-weight-complex="normal"/>
    </style:style>
    <style:style style:name="T59" style:family="text">
      <style:text-properties fo:font-weight="normal" officeooo:rsid="00351bd5" style:font-weight-asian="normal" style:font-weight-complex="normal"/>
    </style:style>
    <style:style style:name="T60" style:family="text">
      <style:text-properties fo:font-weight="normal" officeooo:rsid="004160f9" style:font-weight-asian="normal" style:font-weight-complex="normal"/>
    </style:style>
    <style:style style:name="T61" style:family="text">
      <style:text-properties fo:font-weight="normal" officeooo:rsid="003c37e3" style:font-weight-asian="normal" style:font-weight-complex="normal"/>
    </style:style>
    <style:style style:name="T62" style:family="text">
      <style:text-properties fo:font-weight="normal" officeooo:rsid="0041c9ba" style:font-weight-asian="normal" style:font-weight-complex="normal"/>
    </style:style>
    <style:style style:name="T63" style:family="text">
      <style:text-properties style:font-name="Times New Roman" fo:font-size="12pt" officeooo:rsid="001726f2" style:font-size-asian="12pt" style:font-name-complex="Times New Roman1" style:font-size-complex="12pt"/>
    </style:style>
    <style:style style:name="T64" style:family="text">
      <style:text-properties officeooo:rsid="0037565e"/>
    </style:style>
    <style:style style:name="T65" style:family="text">
      <style:text-properties fo:font-weight="normal" officeooo:rsid="001726f2" style:font-weight-asian="normal" style:font-weight-complex="normal"/>
    </style:style>
    <style:style style:name="T66" style:family="text">
      <style:text-properties fo:font-weight="normal" officeooo:rsid="004496e6" style:font-weight-asian="normal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</text:span><text:span text:style-name="T2">ápisnica</text:span><text:span text:style-name="T1"> </text:span><text:span text:style-name="T3">zo zasadnutia </text:span><text:span text:style-name="T1">pedagogickej rady </text:span><text:span text:style-name="T2">konanej </text:span><text:span text:style-name="T1">dňa </text:span><text:span text:style-name="T4">27.08.2026</text:span></text:p>
      <text:p text:style-name="P2"/>
      <text:p text:style-name="P3">Prítomné:<text:span text:style-name="T5"> <text:s text:c="2"/></text:span><text:span text:style-name="T6">Uvedené v prezenčnej listine zo dňa 27.08.2026</text:span></text:p>
      <text:p text:style-name="P4">Program: </text:p>
      <text:p text:style-name="P5"><text:span text:style-name="T7"><text:tab/></text:span><text:span text:style-name="T8">1. Otvorenie</text:span></text:p>
      <text:p text:style-name="P6"><text:span text:style-name="T8"><text:tab/></text:span><text:span text:style-name="T9">2</text:span><text:span text:style-name="T8">. </text:span><text:span text:style-name="T10">P</text:span><text:span text:style-name="T11">rerokovanie </text:span><text:span text:style-name="T12">Štátneho vzdelávacieho programu,</text:span><text:span text:style-name="T11"> Školského vzdelávacieho programu, <text:tab/>školských projektov</text:span></text:p>
      <text:p text:style-name="P7"><text:span text:style-name="T8"><text:tab/></text:span><text:span text:style-name="T9">3</text:span><text:span text:style-name="T8">. </text:span><text:span text:style-name="T10">P</text:span><text:span text:style-name="T11">rerokovanie prijatých detí na školský rok 2026/2027</text:span></text:p>
      <text:p text:style-name="P6"><text:span text:style-name="T8"><text:tab/></text:span><text:span text:style-name="T9">4</text:span><text:span text:style-name="T8">. </text:span><text:span text:style-name="T11">Plán práce na školský rok 2026/2027</text:span></text:p>
      <text:p text:style-name="P6"><text:span text:style-name="T8"><text:tab/></text:span><text:span text:style-name="T9">5</text:span><text:span text:style-name="T8">. </text:span><text:span text:style-name="T13">Výročná správa za školský rok 2025/2026</text:span></text:p>
      <text:p text:style-name="P6"><text:span text:style-name="T8"><text:tab/></text:span><text:span text:style-name="T9">6</text:span><text:span text:style-name="T8">. </text:span><text:span text:style-name="T13">Vedenie triednej dokumentácie (plán výchovno-vzdelávacej činnosti, pedagogická <text:tab/>diagnostika, triedna kniha, osobný spis dieťaťa, portfólio dieťaťa, dochádzka, denný <text:tab/>poriadok)</text:span></text:p>
      <text:p text:style-name="P6"><text:span text:style-name="T8"><text:tab/></text:span><text:span text:style-name="T9">7</text:span><text:span text:style-name="T8">. </text:span><text:span text:style-name="T13">Kritéria hodnotenia pedagogických zamestnancov</text:span></text:p>
      <text:p text:style-name="P6"><text:span text:style-name="T9"><text:tab/>8</text:span><text:span text:style-name="T8">. </text:span><text:span text:style-name="T13">Usmernenie k všeobecným pravidlám ospravedlňovania neprítomnosti dieťaťa plniaceho <text:tab/>povinné predprimárne vzdelávanie v materskej škole</text:span></text:p>
      <text:p text:style-name="P8"><text:tab/>9. Pedagogicko-organizačné pokyny na školský rok 2026/2027</text:p>
      <text:p text:style-name="P8"><text:tab/>10.Rôzne, diskusia</text:p>
      <text:p text:style-name="P8"><text:tab/>11. Záver, uznesenie</text:p>
      <text:p text:style-name="P9"/>
      <text:p text:style-name="P9">Výsledok hlasovania o programe a jeho doplnení:</text:p>
      <text:p text:style-name="P10">Program pedagogickej rady schválili všetky učiteľky.</text:p>
      <text:p text:style-name="P2"/>
      <text:p text:style-name="P2">1.Otvorenie</text:p>
      <text:p text:style-name="P11"><text:span text:style-name="T8">P</text:span><text:span text:style-name="T14">edagogickú radu otvorila p</text:span><text:span text:style-name="T8">ani </text:span><text:span text:style-name="T15">riaditeľka </text:span><text:span text:style-name="T16">PaedDr. Mária Komenská Šimková</text:span><text:span text:style-name="T14">. Prítomné učiteľky</text:span><text:span text:style-name="T8"> privítala, </text:span><text:span text:style-name="T17">oboznámila s programom</text:span><text:span text:style-name="T8">, ten</text:span><text:span text:style-name="T17">to</text:span><text:span text:style-name="T8"> sa odsúhlasil.</text:span></text:p>
      <text:p text:style-name="P12"/>
      <text:p text:style-name="P12">2. <text:span text:style-name="T18">P</text:span><text:span text:style-name="T19">rerokovanie Školského vzdelávacieho programu, školských projektov</text:span></text:p>
      <text:p text:style-name="P13"><text:span text:style-name="T20">V </text:span><text:span text:style-name="T21">súlade s konsolidovaným znením štátneho vzdelávacieho programu bol vypracovaný nový </text:span><text:span text:style-name="T20">Školský vzdelávací program s názvom Maratón poznania, so zameraním na tieto oblasti: enviromentáln</text:span><text:span text:style-name="T22">u</text:span><text:span text:style-name="T20">, regionáln</text:span><text:span text:style-name="T22">u</text:span><text:span text:style-name="T20">, prosociáln</text:span><text:span text:style-name="T22">u </text:span><text:span text:style-name="T23">a </text:span><text:span text:style-name="T20">pohybov</text:span><text:span text:style-name="T22">ú</text:span><text:span text:style-name="T20">. </text:span><text:span text:style-name="T23">Š</text:span><text:span text:style-name="T20">kolský vzdelávací program bol vypracovaný </text:span><text:span text:style-name="T24">podľa metodického postupu MŠ SR v súlade s platnou legislatívou</text:span><text:span text:style-name="T20">. Okrem školského vzdelávacieho programu bol vytvorený </text:span><text:span text:style-name="T22">nový</text:span><text:span text:style-name="T20"> školský projekt s názvom Darujem ti radosť, so zameraním na prosociálnu oblasť. Nahrádza <text:s/>predošlý projekt Ty a Ja. </text:span><text:span text:style-name="T22">Naďalej </text:span><text:span text:style-name="T25">všetky triedy</text:span><text:span text:style-name="T22"> pokračuj</text:span><text:span text:style-name="T25">ú</text:span><text:span text:style-name="T22"> v plnení projektov Logoriekanky, Evička nám ochorela, Žime zdravo.</text:span></text:p>
      <text:p text:style-name="P14"><text:soft-page-break/><text:span text:style-name="T8">3. <text:s/></text:span><text:span text:style-name="T10">P</text:span><text:span text:style-name="T11">rerokovanie prijatých detí na školský rok 2026/2027</text:span></text:p>
      <text:p text:style-name="P15"><text:span text:style-name="T26">V školskom roku 2026/2027 b</text:span>olo <text:span text:style-name="T26">na vzdelávanie v materskej škole </text:span>prijatých 42<text:span text:style-name="T26"> </text:span>detí. <text:span text:style-name="T26">Počet detí k</text:span> 01.09.2026 <text:span text:style-name="T26">je</text:span> 111 detí. <text:span text:style-name="T27">Deti sú do tried zaradené podľa veku, jedna trieda je zmiešaná, </text:span><text:span text:style-name="T28">v tomto školskom roku jedno dieťa pokračuje v plnení povinného predprimárneho vzdelávania.</text:span></text:p>
      <text:p text:style-name="P16"><text:tab/><text:tab/><text:tab/><text:tab/>Trieda č.1 <text:s/>2-3r. počet detí 10</text:p>
      <text:p text:style-name="P17"><text:tab/><text:tab/><text:tab/><text:tab/><text:span text:style-name="T27">Trieda č.2 <text:s/>3-4r. počet detí 14</text:span></text:p>
      <text:p text:style-name="P18"><text:tab/><text:tab/><text:tab/> <text:tab/><text:span text:style-name="T27">Trieda č.3 <text:s/>3-4r. počet detí 15</text:span></text:p>
      <text:p text:style-name="P18"><text:tab/><text:tab/><text:tab/><text:tab/><text:span text:style-name="T27">Trieda č.4 <text:s/>5-6r. počet detí 20</text:span></text:p>
      <text:p text:style-name="P18"><text:tab/><text:tab/><text:tab/><text:tab/><text:span text:style-name="T27">Trieda č.5 <text:s/>5-6r. počet detí 22</text:span></text:p>
      <text:p text:style-name="P18"><text:tab/><text:tab/><text:tab/><text:tab/><text:span text:style-name="T27">Trieda č.6 <text:s/>2-3r. počet detí 11</text:span></text:p>
      <text:p text:style-name="P18"><text:tab/><text:tab/><text:tab/><text:tab/><text:span text:style-name="T27">Trieda č.7 <text:s/>4-6r. počet detí 20</text:span></text:p>
      <text:p text:style-name="P19">Triedne učiteľky boli do tried určené nasledovne trieda č.1 Bc. Adriana Jenčová, trieda č.2 <text:s/><text:span text:style-name="T29">Mgr. Jana Lakatošová – Bindasová, </text:span><text:span text:style-name="T30">trieda č.3 <text:s/></text:span><text:span text:style-name="T29">Anna Hudacká, </text:span><text:span text:style-name="T30">trieda č.4 </text:span><text:span text:style-name="T29">Erika Hrunov</text:span><text:span text:style-name="T31">á, </text:span><text:span text:style-name="T30">trieda č.5 <text:s/></text:span><text:span text:style-name="T29">Bc. Marta Gavaľová, </text:span><text:span text:style-name="T32">trieda č.6 <text:s/></text:span><text:span text:style-name="T31">Mária Lehetová, </text:span><text:span text:style-name="T32">trieda č.7 <text:s/></text:span><text:span text:style-name="T31">Mgr. Anna Sukovská.</text:span></text:p>
      <text:p text:style-name="P20"/>
      <text:p text:style-name="P21"><text:span text:style-name="T8">4. </text:span><text:span text:style-name="T11">Plán práce na školský rok 2026/2027</text:span></text:p>
      <text:p text:style-name="P22"><text:span text:style-name="T28">Pani riaditeľka </text:span><text:span text:style-name="T26">s </text:span><text:span text:style-name="T28">prítomným</text:span><text:span text:style-name="T26">i</text:span><text:span text:style-name="T28"> pre</text:span><text:span text:style-name="T26">rokovala</text:span><text:span text:style-name="T28"> plán práce školy, </text:span><text:span text:style-name="T26">ktorý bol vypracovaný na základe individuálnych návrhov aktivít pedagogických zamestnancov. P</text:span><text:span text:style-name="T28">l</text:span>nenie úloh <text:span text:style-name="T26">je naplánované počas obdobia celého školského roka, plán je otvorený a môže sa dopĺňať.</text:span> <text:span text:style-name="T26">V aktuálnom školskom roku</text:span> sa pokrač<text:span text:style-name="T26">uje</text:span> v krúžkovej činnosti<text:span text:style-name="T26">, záujem sa zisťuje u detí plniacich povinné predprimárne vzdelávanie </text:span><text:span text:style-name="T33">na </text:span><text:s/><text:span text:style-name="T28">a</text:span>nglický jazyk, <text:span text:style-name="T28">h</text:span>udobn<text:span text:style-name="T33">ú</text:span> výchov<text:span text:style-name="T33">u</text:span>, <text:span text:style-name="T28">v</text:span>ýtvarn<text:span text:style-name="T33">ú</text:span> výchov<text:span text:style-name="T33">u, </text:span><text:span text:style-name="T26">kurz </text:span><text:span text:style-name="T28">korčuľovani</text:span><text:span text:style-name="T26">a</text:span><text:span text:style-name="T28">, </text:span><text:span text:style-name="T26">pobyt v škole v prírode</text:span><text:span text:style-name="T28">, predplavecký výcvik, muzikoterapi</text:span><text:span text:style-name="T26">u a hokejbal</text:span>. Stredná skupina zisť<text:span text:style-name="T26">uje</text:span> záujmu o <text:span text:style-name="T28">a</text:span>nglický jazyk <text:span text:style-name="T28">a muzikote</text:span><text:span text:style-name="T34">r</text:span><text:span text:style-name="T28">apiu</text:span>. <text:span text:style-name="T34">Žiadne z podujatí sa nesmie uskutočniť bez vopred pripraveného informovaného súhlasu zákonných zástupcov.</text:span><text:span text:style-name="T26"> Plán práce školy na školský rok 2026/2027 prítomní schválili, taktiež sa uzhodli na štúdiu odbornej literatúry, ktorú zahrnú do plánu profesijného rozvoja. </text:span></text:p>
      <text:p text:style-name="P23"/>
      <text:p text:style-name="P24"><text:span text:style-name="T8">5. </text:span><text:span text:style-name="T13">Výročná správa za školský rok 2025/2026</text:span></text:p>
      <text:p text:style-name="P25"><text:span text:style-name="T35">Pedagogick</text:span><text:span text:style-name="T36">í</text:span><text:span text:style-name="T35"> zamestnanci boli oboznámení s výročnou správou</text:span><text:span text:style-name="T37"> za školský rok 2025/2026. P</text:span><text:span text:style-name="T35">ani riaditeľka uviedla, že s</text:span><text:span text:style-name="T38">tále pretrvávajú nedostatky vo výslovnosti reči u detí predškolského veku. </text:span><text:span text:style-name="T39">U väčšiny detí je</text:span><text:span text:style-name="T40"> výslovnosť primeraná veku</text:span><text:span text:style-name="T41">,</text:span><text:span text:style-name="T40"> </text:span><text:span text:style-name="T34">a</text:span><text:span text:style-name="T40">j z ostatných </text:span><text:span text:style-name="T42">ob</text:span><text:span text:style-name="T40">lastí detí majú vedomostí primerané ich veku. </text:span><text:span text:style-name="T41">V uplynulom školskom roku zriaďovateľ finančne zabezpečil </text:span><text:span text:style-name="T42">komple</text:span><text:span text:style-name="T41">xnú rekonštrukciu školskej kuchyne a jej priľahlých priestorov, </text:span><text:span text:style-name="T42"><text:s/></text:span><text:span text:style-name="T41">zakúpil výtvarný a pracovný materiál pre všetky deti školy, priebežne počas roka financoval </text:span><text:span text:style-name="T42">hygienické </text:span><text:span text:style-name="T41">a</text:span><text:span text:style-name="T42"> čistiace potreby, </text:span><text:span text:style-name="T41">zabezpečil </text:span><text:span text:style-name="T42">oprav</text:span><text:span text:style-name="T41">u</text:span><text:span text:style-name="T42"> signalizačné</text:span><text:span text:style-name="T41">ho</text:span><text:span text:style-name="T42"> zariadeni</text:span><text:span text:style-name="T41">a budovy školy, taktiež realizova</text:span><text:span text:style-name="T42">l </text:span><text:span text:style-name="T41">zavedenie </text:span><text:span text:style-name="T42">optick</text:span><text:span text:style-name="T41">ého</text:span><text:span text:style-name="T42"> internet</text:span><text:span text:style-name="T41">u</text:span><text:span text:style-name="T42"> v </text:span><text:soft-page-break/><text:span text:style-name="T42">materskej škole</text:span><text:span text:style-name="T41">. V</text:span><text:span text:style-name="T43"> súčastnosti sa </text:span><text:span text:style-name="T41">vykonávajú dokončovacie práce pri výrobe a </text:span><text:span text:style-name="T42">osad</text:span><text:span text:style-name="T41">zovaní</text:span><text:span text:style-name="T42"> zábradlí na terasách</text:span><text:span text:style-name="T41"> pri triedach č. 1, č. 2 a č. 3. </text:span></text:p>
      <text:p text:style-name="P26">Z finančných prostriedkov občianskeho združenia pri MŠ sa zabezpečil <text:span text:style-name="T44">ú</text:span>ložný priestor na didaktické pomôcky v triede č.4. Rodičovské združenie pri MŠ finančne zabezpečovalo <text:span text:style-name="T44">v</text:span>ianočné balíčky, karnevalové balíčky a darčeky na deň detí. </text:p>
      <text:p text:style-name="P27">Riaditeľka prítomných informovala o aktivitách školy, o úspešnej účasti detí na výtvarných súťažiach, taktiež o spolupráci so zákonnými zástupcami<text:span text:style-name="T45"> a zariadením poradenstva a prevencie</text:span> a realizovanými projektovými spoluprácami. Prítomní nemali pripomienky k výročnej správe. </text:p>
      <text:p text:style-name="P28"/>
      <text:p text:style-name="P29"><text:span text:style-name="T46">6. </text:span><text:span text:style-name="T47">Vedenie triednej dokumentácie (plán výchovno-vzdelávacej činnosti, pedagogická diagnostika, triedna kniha, osobný spis dieťaťa, portfólio dieťaťa, dochádzka, denný poriadok)</text:span></text:p>
      <text:p text:style-name="P30"><text:span text:style-name="T43">Prítomní sa jednohlasne zhodli na vedení plán</text:span><text:span text:style-name="T44">ov</text:span><text:span text:style-name="T43"> výchovno-vzdelávacej činnosti v písanej forme. Pedagogická diagnostika ostáva v nezmenenej forme. </text:span><text:s/>Dochádzka<text:span text:style-name="T44"> a triedna kniha</text:span> je vedená v každej triede<text:span text:style-name="T44"> v písanej forme</text:span>. <text:span text:style-name="T45">Všetky učiteľky vedú ranný filter, t</text:span><text:span text:style-name="T43">riedne učiteľky sú zodpovedné za vyplnenie pedagogickej diagnostiky, osobných spisov dieťaťa</text:span><text:span text:style-name="T44">, za vedenie portfólia dieťaťa a denný poriadok. </text:span></text:p>
      <text:p text:style-name="P30"/>
      <text:p text:style-name="P31">7. <text:span text:style-name="T13">Kritéria hodnotenia pedagogických zamestnancov</text:span></text:p>
      <text:p text:style-name="P32"><text:span text:style-name="T43">Pedagogický zbor bol oboznámený, </text:span><text:span text:style-name="T48">že </text:span><text:span text:style-name="T45">hospitácie </text:span><text:span text:style-name="T48">budú prebiehať podľa plánu</text:span><text:span text:style-name="T45"> hospitačnej činnosti</text:span><text:span text:style-name="T48">, </text:span><text:span text:style-name="T45">taktiež bude realizované</text:span><text:span text:style-name="T48"> pravidelné </text:span><text:span text:style-name="T44">ročné </text:span><text:span text:style-name="T48">hodnoteni</text:span><text:span text:style-name="T44">e pedagogických</text:span><text:span text:style-name="T48"> zamestnancov</text:span><text:span text:style-name="T44">, od ktorého sa odvíja príplatok za hodnotenie pedagogického zamestnanca. </text:span></text:p>
      <text:p text:style-name="P33"/>
      <text:p text:style-name="P33">8. Usmernenie k všeobecným pravidlám ospravedlňovania neprítomnosti dieťaťa plniaceho povinné predprimárne vzdelávanie v materskej škole</text:p>
      <text:p text:style-name="P34"><text:span text:style-name="T49">Pani riaditeľka upriamila pozornosť </text:span><text:span text:style-name="T50">na </text:span><text:span text:style-name="T51">usmernenie vydané MŠ SR, na základe ktorého sú v školskom poriadku presne definované pokyny a podmienky ospravedlňovania neprítomnosti detí plniacich povinné predprimárne vzdelávanie. </text:span><text:span text:style-name="T52">V školskom roku 2026/2027 sa ospravedlňuje neprítomnosť dieťaťa z dôvodu ochorenia v prísnejšom režime. </text:span><text:span text:style-name="T53">Z</text:span><text:span text:style-name="T49">ákonný zástupca je povinný oznámiť </text:span><text:span text:style-name="T54">dôvod</text:span><text:span text:style-name="T49"> neprítomnosti dieťaťa</text:span><text:span text:style-name="T54"> (telefonicky alebo osobne)</text:span><text:span text:style-name="T49">, bez zbytočn</text:span><text:span text:style-name="T50">ého odkladu, najneskôr </text:span><text:span text:style-name="T54">v </text:span><text:span text:style-name="T50">prvý deň </text:span><text:span text:style-name="T54">neprítomnosti.</text:span><text:span text:style-name="T53"> </text:span><text:span text:style-name="T54">V prvý deň nástupu do materskej školy po neprítomnosti je povinný písomne ospravedlniť neprítomnosť dieťaťa v Evidencii neprítomnosti. Po neprítomnosti z dôvodu úrazu alebo ochorenia, ktorá trvá viac ako 7 po sebe nasledujúcich vyučovacích dní, predkladá zákonný zástupca lekárske potvrdenie. </text:span><text:span text:style-name="T53">Počas </text:span><text:span text:style-name="T54">školského </text:span><text:span text:style-name="T53">polroka <text:s/></text:span><text:span text:style-name="T50">je maximálny povolený rozsah neprítomnosti dieťaťa</text:span><text:span text:style-name="T53"> 21 vyučovacích dní. </text:span><text:span text:style-name="T51">K neprítomnosti sa ne</text:span><text:span text:style-name="T54">za</text:span><text:span text:style-name="T51">ráta</text:span><text:span text:style-name="T54">va</text:span><text:span text:style-name="T51">jú dni škol</text:span><text:span text:style-name="T54">s</text:span><text:span text:style-name="T51">kých </text:span><text:soft-page-break/><text:span text:style-name="T51">prázdni. Zákonní zástupcovia detí, ktoré neplnia povinné predprimárne vzdelávanie, predložia po neprítomnosti dlhšej ako päť vyučovacích dní po sebe potvrdenie o bezinfekčnosti. </text:span></text:p>
      <text:p text:style-name="P33"/>
      <text:p text:style-name="P33">9. Pedagogicko-organizačné pokyny na školský rok 2026/2027</text:p>
      <text:p text:style-name="P35"><text:span text:style-name="T55">Prítomní boli oboznámen</text:span><text:span text:style-name="T51">í</text:span><text:span text:style-name="T55"> s pedagogicko-organizačnými pokynmi na školský rok 2</text:span><text:span text:style-name="T51">02</text:span><text:span text:style-name="T55">6/2</text:span><text:span text:style-name="T51">02</text:span><text:span text:style-name="T55">7. </text:span><text:span text:style-name="T56">Pani riaditeľka </text:span><text:span text:style-name="T55">upriamila pozornosť na povinn</text:span><text:span text:style-name="T51">é</text:span><text:span text:style-name="T55"> zverejňovanie dokumentov na webovom sídle školy</text:span><text:span text:style-name="T56">. </text:span><text:span text:style-name="T51">Všetci p</text:span><text:span text:style-name="T57">edagogick</text:span><text:span text:style-name="T58">í</text:span><text:span text:style-name="T57"> zamestnanci </text:span><text:span text:style-name="T51"><text:s/>sa individuálne oboznámia s týmto dokumentom. </text:span></text:p>
      <text:p text:style-name="P33"/>
      <text:p text:style-name="P36"><text:span text:style-name="T13">1</text:span><text:span text:style-name="T8">0. </text:span><text:span text:style-name="T13">Rôzne, diskusia</text:span></text:p>
      <text:p text:style-name="P35"><text:span text:style-name="T59">Učiteľky sa dohodli na využívaní telocvične nasledovne</text:span><text:span text:style-name="T60">:</text:span><text:span text:style-name="T59"> pondelok tr. č. 5, utorok tr. č.3, streda tr. č. 2, štvrtok tr. č. 4, piatok tr. č. 7. Pani zástupkyňa </text:span><text:span text:style-name="T61">vypracuje</text:span><text:span text:style-name="T59"> harmonogram </text:span><text:span text:style-name="T62">pracovnej zmeny od 6:30 hod. </text:span><text:span text:style-name="T61">pre schádzaciu triedu</text:span><text:span text:style-name="T59">, </text:span><text:span text:style-name="T60">v ktorom sa budú cyklicky striedať učiteľky z </text:span><text:span text:style-name="T59">tried č. 2,3,4,7, okrem tried č.1</text:span><text:span text:style-name="T60"> a č. </text:span><text:span text:style-name="T59">6. </text:span><text:span text:style-name="T62">Pracovná doba p</text:span><text:span text:style-name="T59">edagogick</text:span><text:span text:style-name="T62">ej</text:span><text:span text:style-name="T59"> asistentk</text:span><text:span text:style-name="T62">y</text:span><text:span text:style-name="T59"> v triede číslo 7 </text:span><text:span text:style-name="T62">je od</text:span><text:span text:style-name="T59"> 8:</text:span><text:span text:style-name="T61">00</text:span><text:span text:style-name="T60">hod</text:span><text:span text:style-name="T59"> do 10:45</text:span><text:span text:style-name="T60">hod</text:span><text:span text:style-name="T59">. </text:span><text:span text:style-name="T62">Učiteľky detí plniacich povinné predprimárne vzdelávanie zistia záujem o krúžkovú činnosť, stredná skupina zistí záujem o výučbu anglického jazyka. </text:span></text:p>
      <text:p text:style-name="P37"/>
      <text:p text:style-name="P37"><text:span text:style-name="T40">10</text:span>. Záver, uznesenie</text:p>
      <text:p text:style-name="P38">Pedagogickú radu ukončila pani <text:s/><text:span text:style-name="T40">riaditeľka </text:span><text:span text:style-name="T63">PaedDr. Mária Komenská Šimková</text:span>, poďakovala sa prítomným za účasť na pedagogickej rade. </text:p>
      <text:p text:style-name="P38"/>
      <text:p text:style-name="P39">Pedagogická rada berie na vedomie: </text:p>
      <text:p text:style-name="P40"><text:tab/>1. <text:span text:style-name="T64">Štátny vzdelávací program, </text:span>Školský vzdelávací program Maratón poznania</text:p>
      <text:p text:style-name="P40"><text:s/><text:tab/>2. <text:s/>Výročnú správu za školský rok 2025/2026</text:p>
      <text:p text:style-name="P40"><text:tab/>3. Kritéria hodnotenia zamestnancov</text:p>
      <text:p text:style-name="P40"><text:tab/>4. Usmernenie k všeobecným pravidlám ospravedlňovania neprítomnosti dieťaťa plniaceho <text:tab/>povinné predprimárne vzdelávanie v materskej škole.</text:p>
      <text:p text:style-name="P40"/>
      <text:p text:style-name="P40"/>
      <text:p text:style-name="P41">Pedagogická rada ukladá: </text:p>
      <text:p text:style-name="P42">1. Výchovno- vzdelávaciu činnosť realizovať podľa ŠkVP Maratón poznania.</text:p>
      <text:p text:style-name="P42">Trvanie počas roka, zodpovedné všetky učiteľky</text:p>
      <text:p text:style-name="P42">2. Dôsledne viesť triednu dokumentáciu podľa platných metodických usmernení a noriem.</text:p>
      <text:p text:style-name="P42">Trvanie počas školského roka, zodpovedné všetky učiteľky</text:p>
      <text:p text:style-name="P42">3. Vypracovať osobný plán a plána triedneho učiteľa</text:p>
      <text:p text:style-name="P42">Do 18.09.2026, zodpovedné všetky učiteľky</text:p>
      <text:p text:style-name="P42"><text:soft-page-break/>4. Preštudovať dokument Pedagogicko-organizačné pokyny na školský rok 2026/2027.</text:p>
      <text:p text:style-name="P42">Do 18.09.2026, zodpovedné všetky učiteľky</text:p>
      <text:p text:style-name="P42">5. Zistiť záujem o krúžkovú činnosť, predplavecký výcvik a pobyt v Škole v prírode.</text:p>
      <text:p text:style-name="P42">Do 18.09.2026, zodpovedné triedne učiteľky tried č. 4, č.5, č.7</text:p>
      <text:p text:style-name="P42">6. Dôsledne viesť evidenciu neprítomnosti detí plniacich povinné predprimárne vzdelávanie, mesačne informovať riaditeľku o neospravedlnených dňoch.</text:p>
      <text:p text:style-name="P43">Trvanie každý mesuiac počas školského roka, zodpovedné triedne učiteľky tried č. 4, č. 5, č. 7</text:p>
      <text:p text:style-name="P44"/>
      <text:p text:style-name="P44"/>
      <text:p text:style-name="P45">Zápisnicu zapísala : Ing. Miroslava Gadušová DiS. <text:span text:style-name="T42">28.08.2026</text:span></text:p>
      <text:p text:style-name="P46">Zápisnicu overila <text:s/><text:span text:style-name="T65">Mgr. Vladimíra Vislocká</text:span><text:span text:style-name="T66"> 31.08.2026</text:span></text:p>
      <text:p text:style-name="P47"/>
      <text:p text:style-name="P4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sk" fo:country="SK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sk" fo:country="SK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Times New Roman" fo:font-family="'Times New Roman'" style:font-family-generic="roman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Times New Roman" fo:font-family="'Times New Roman'" style:font-family-generic="roma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Times New Roman" fo:font-family="'Times New Roman'" style:font-family-generic="roman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" fo:font-family="'Times New Roman'" style:font-family-generic="roman"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11-15T13:04:17.649000000</meta:creation-date>
    <dc:date>2026-09-08T13:26:34.441458100</dc:date>
    <meta:editing-duration>PT1H48M34S</meta:editing-duration>
    <meta:editing-cycles>22</meta:editing-cycles>
    <meta:generator>LibreOffice/26.2.5.2$Windows_X86_64 LibreOffice_project/cd7284b4cbbfeb507e630c1aac019f4157393acb</meta:generator>
    <meta:print-date>2026-09-08T13:21:24.003587700</meta:print-date>
    <meta:document-statistic meta:table-count="0" meta:image-count="0" meta:object-count="0" meta:page-count="5" meta:paragraph-count="68" meta:word-count="1243" meta:character-count="9327" meta:non-whitespace-character-count="8064"/>
  </office:meta>
</office:document-meta>
</file>